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NewRomanPS" svg:font-family="TimesNewRomanP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Tabella1" style:family="table">
      <style:table-properties style:width="25.7cm" table:align="margins"/>
    </style:style>
    <style:style style:name="Tabella1.A" style:family="table-column">
      <style:table-column-properties style:column-width="3.496cm" style:rel-column-width="8914*"/>
    </style:style>
    <style:style style:name="Tabella1.B" style:family="table-column">
      <style:table-column-properties style:column-width="7.973cm" style:rel-column-width="20330*"/>
    </style:style>
    <style:style style:name="Tabella1.C" style:family="table-column">
      <style:table-column-properties style:column-width="7.207cm" style:rel-column-width="18378*"/>
    </style:style>
    <style:style style:name="Tabella1.D" style:family="table-column">
      <style:table-column-properties style:column-width="7.024cm" style:rel-column-width="17913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C2" style:family="table-cell">
      <style:table-cell-properties fo:padding="0.097cm" fo:border-left="0.05pt solid #000000" fo:border-right="none" fo:border-top="none" fo:border-bottom="0.05pt solid #000000"/>
    </style:style>
    <style:style style:name="Tabella1.D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fo:font-style="italic" style:font-style-asian="italic" style:font-style-complex="italic"/>
    </style:style>
    <style:style style:name="P2" style:family="paragraph" style:parent-style-name="Table_20_Contents">
      <style:text-properties fo:font-style="italic" fo:font-weight="normal" style:font-style-asian="italic" style:font-weight-asian="normal" style:font-style-complex="italic" style:font-weight-complex="normal"/>
    </style:style>
    <style:style style:name="P3" style:family="paragraph" style:parent-style-name="Table_20_Contents">
      <style:text-properties fo:font-weight="bold" style:font-weight-asian="bold" style:font-weight-complex="bold"/>
    </style:style>
    <style:style style:name="P4" style:family="paragraph" style:parent-style-name="Table_20_Contents">
      <style:text-properties fo:font-weight="normal" style:font-weight-asian="normal" style:font-weight-complex="normal"/>
    </style:style>
    <style:style style:name="P5" style:family="paragraph" style:parent-style-name="Table_20_Contents">
      <style:text-properties fo:font-style="normal" style:font-style-asian="normal" style:font-style-complex="normal"/>
    </style:style>
    <style:style style:name="P6" style:family="paragraph" style:parent-style-name="Text_20_body">
      <style:text-properties style:font-name="TimesNewRomanPS" fo:font-size="14pt" fo:font-weight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OSSERVARE LA LINGUA – Classi 1^ e 2^ <text:s text:c="8"/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>
          <table:table-cell table:style-name="Tabella1.A1" table:number-rows-spanned="2" office:value-type="string">
            <text:p text:style-name="Table_20_Contents">TASK</text:p>
          </table:table-cell>
          <table:table-cell table:style-name="Tabella1.A1" table:number-rows-spanned="2" office:value-type="string">
            <text:p text:style-name="Table_20_Contents">CONSEGNA</text:p>
            <text:p text:style-name="Table_20_Contents"><text:s/></text:p>
          </table:table-cell>
          <table:table-cell table:style-name="Tabella1.C1" table:number-columns-spanned="2" office:value-type="string">
            <text:p text:style-name="Table_20_Contents">STRUTTURA TARGET</text:p>
          </table:table-cell>
          <table:covered-table-cell/>
        </table:table-row>
        <table:table-row>
          <table:covered-table-cell/>
          <table:covered-table-cell/>
          <table:table-cell table:style-name="Tabella1.C2" office:value-type="string">
            <text:p text:style-name="Table_20_Contents">Obiettivo linguistico</text:p>
          </table:table-cell>
          <table:table-cell table:style-name="Tabella1.D2" office:value-type="string">
            <text:p text:style-name="Table_20_Contents">Obiettivo comunicativo</text:p>
          </table:table-cell>
        </table:table-row>
        <table:table-row>
          <table:table-cell table:style-name="Tabella1.C2" office:value-type="string">
            <text:p text:style-name="Table_20_Contents">1- <text:span text:style-name="T1">Il cerchio delle domande.</text:span></text:p>
          </table:table-cell>
          <table:table-cell table:style-name="Tabella1.C2" office:value-type="string">
            <text:p text:style-name="Table_20_Contents"><text:s/>L'insegnante divide la classe in due gruppi. Occorre procurarsi un oggetto catalizzatore d'attenzione (una pallina, una bacchetta o penna colorata) e disponi i bambini in cerchio. Chi ha in mano la bacchetta può parlare, inizia l'insegnante dicendo: “Io mi chiamo Lisa”, “Tu come ti chiami?” e porge la bacchetta a uno studente. A sua volta lo studente risponde e porge la bacchetta a un altro compagno. Così via, fino a che tutti gli studenti rispondono alla domanda e la bacchetta torna all'insegnante. A quel punto, l'insegnante propone una nuova domanda e si segue lo stesso iter. È consigliabile prepararsi una batteria di 10 domande e scegliere argomenti familiari, legati a una possibile intervista.</text:p>
          </table:table-cell>
          <table:table-cell table:style-name="Tabella1.C2" office:value-type="string">
            <text:p text:style-name="Table_20_Contents"><text:s/>*È possibile osservare la capacità dello studente di riprodurre i suoni che sente dall'insegnante.</text:p>
            <text:p text:style-name="Table_20_Contents"><text:s/>Più in generale, se il gruppo lo permette, è possibile notare se lo studente è in grado di modificare la risposta accordando genere e numero rispetto a sé stesso.</text:p>
            <text:p text:style-name="P1"><text:s/>Es. </text:p>
            <text:p text:style-name="P1">Di dove sei? Io sono marocchina\ marocchino.</text:p>
            <text:p text:style-name="P1"/>
            <text:p text:style-name="P1">Qual è il tuo animale preferito? Il mio animale preferito è il cane/ I miei animali preferiti sono il cavallo e il leone.</text:p>
            <text:p text:style-name="Table_20_Contents"/>
          </table:table-cell>
          <table:table-cell table:style-name="Tabella1.D2" office:value-type="string">
            <text:p text:style-name="Table_20_Contents"><text:s/>Saper rispondere a semplici domande relative alla sfera personale.</text:p>
            <text:p text:style-name="Table_20_Contents"/>
            <text:p text:style-name="Table_20_Contents">Saper cogleire uno stimolo e ripeterlo per ottenere informazioni dai compagni.</text:p>
            <text:p text:style-name="Table_20_Contents"/>
            <text:p text:style-name="Table_20_Contents"/>
          </table:table-cell>
        </table:table-row>
        <table:table-row>
          <table:table-cell table:style-name="Tabella1.C2" office:value-type="string">
            <text:p text:style-name="Table_20_Contents">2- <text:span text:style-name="T1">Vita in classe</text:span></text:p>
          </table:table-cell>
          <table:table-cell table:style-name="Tabella1.C2" office:value-type="string">
            <text:p text:style-name="Table_20_Contents">L'insegnante dispone su un banco tutti gli oggetti elencati nella Scheda 1 e per ogni oggetto predisponi un cartellino vuoto. A turno gli studenti svolgono l'attività. L'insegnante propone al primo studente un bigliettino delle azioni, lo studente deve provare a leggere e poi mima l'azione a un compagno. Lo studente deve indovinare l'azione e poi sceglie dal banco degli oggetti quello che serve per compire l'azione.</text:p>
            <text:p text:style-name="Table_20_Contents">Lo studente <text:s/>scrive sul cartellino vuoto il nome dell'oggetto. Al temine <text:s/>l'insegnante <text:soft-page-break/>consegna ai due studenti i due cartellini e chiede loro di comporre una frase del tipo:</text:p>
            <text:p text:style-name="P1">“Io ritaglio con le forbici” oppure “con le forbici ritaglio un fiore”.</text:p>
            <text:p text:style-name="P1"/>
            <text:p text:style-name="P5">***Per le classi prime l'attività è solo orale.</text:p>
            <text:p text:style-name="Table_20_Contents"/>
          </table:table-cell>
          <table:table-cell table:style-name="Tabella1.C2" office:value-type="string">
            <text:p text:style-name="P3">Nomi</text:p>
            <text:p text:style-name="P4">Lessico della scuola;</text:p>
            <text:p text:style-name="P4"/>
            <text:p text:style-name="P3">Accordo</text:p>
            <text:p text:style-name="P4">Nome-articolo</text:p>
            <text:p text:style-name="P4"/>
            <text:p text:style-name="P4">Frase semplice:</text:p>
            <text:p text:style-name="P4">con l'uso del <text:span text:style-name="T2">con</text:span></text:p>
            <text:p text:style-name="P2"/>
            <text:p text:style-name="P4">**Saper leggere parole semplici\saper scrivere nomi di oggetti comuni</text:p>
            <text:p text:style-name="P4"/>
            <text:p text:style-name="P4"><text:soft-page-break/></text:p>
            <text:p text:style-name="P4"/>
            <text:p text:style-name="P4"/>
          </table:table-cell>
          <table:table-cell table:style-name="Tabella1.D2" office:value-type="string">
            <text:p text:style-name="Table_20_Contents">Saper ricorrere a linguaggi extralinguistici;</text:p>
            <text:p text:style-name="Table_20_Contents"/>
            <text:p text:style-name="Table_20_Contents">Descrivere con una frase semplice un compagno che compie un'azione.</text:p>
          </table:table-cell>
        </table:table-row>
        <table:table-row>
          <table:table-cell table:style-name="Tabella1.C2" office:value-type="string">
            <text:p text:style-name="Table_20_Contents">-3 <text:span text:style-name="T1">Due storie</text:span></text:p>
          </table:table-cell>
          <table:table-cell table:style-name="Tabella1.C2" office:value-type="string">
            <text:p text:style-name="Table_20_Contents"><text:s/>Dividi gli studenti in piccoli gruppi. Ad ogni gruppo consegna un kit di carte (composto da immagini che raccontano due storie diverse)</text:p>
            <text:p text:style-name="Table_20_Contents">L'insegnante legge ad alta voce una storia e il gruppo la deve ricostruire selezionando solo le immagini corrispondenti. L'insegnante rilegge e il gruppo controlla. </text:p>
            <text:p text:style-name="Table_20_Contents">** Ampliamento-</text:p>
            <text:p text:style-name="Table_20_Contents">Gli studenti provano a organizzare le carte rimanenti secondo un ordine narrativo e raccontano la storia.</text:p>
          </table:table-cell>
          <table:table-cell table:style-name="Tabella1.C2" office:value-type="string">
            <text:p text:style-name="Table_20_Contents"><text:span text:style-name="T1">Uso del presente indicativo</text:span> </text:p>
            <text:p text:style-name="Table_20_Contents"/>
          </table:table-cell>
          <table:table-cell table:style-name="Tabella1.D2" office:value-type="string">
            <text:p text:style-name="P3">Prova d'ascolto.</text:p>
            <text:p text:style-name="Table_20_Contents">Saper riordinare una storia per immagini.</text:p>
            <text:p text:style-name="Table_20_Contents"/>
            <text:p text:style-name="Table_20_Contents">**</text:p>
            <text:p text:style-name="Table_20_Contents">Saper descrivere delle immagini.</text:p>
            <text:p text:style-name="Table_20_Contents">Saper raccontare una storia per immagini.</text:p>
          </table:table-cell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NewRomanPS" svg:font-family="TimesNewRomanP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Arial Unicode MS" style:font-size-asian="12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16T11:56:01</meta:creation-date>
    <dc:date>2017-10-16T17:20:23</dc:date>
    <meta:editing-duration>PT2H4M49S</meta:editing-duration>
    <meta:editing-cycles>5</meta:editing-cycles>
    <meta:generator>LibreOffice/5.3.3.2$Windows_x86 LibreOffice_project/3d9a8b4b4e538a85e0782bd6c2d430bafe583448</meta:generator>
    <meta:document-statistic meta:table-count="1" meta:image-count="0" meta:object-count="0" meta:page-count="2" meta:paragraph-count="41" meta:word-count="471" meta:character-count="3009" meta:non-whitespace-character-count="2556"/>
  </office:meta>
</office:document-meta>
</file>