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Helvetica" svg:font-family="Helvetic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imes New Roman1" svg:font-family="'Times New Roman'" style:font-family-generic="system" style:font-pitch="variable"/>
  </office:font-face-decls>
  <office:automatic-styles>
    <style:style style:name="P1" style:family="paragraph" style:parent-style-name="Corpo">
      <style:text-properties fo:font-weight="bold" style:font-weight-asian="bold" style:font-weight-complex="bold"/>
    </style:style>
    <style:style style:name="P2" style:family="paragraph" style:parent-style-name="Corpo">
      <style:paragraph-properties fo:line-height="120%"/>
      <style:text-properties fo:font-weight="bold" style:font-weight-asian="bold" style:font-weight-complex="bold"/>
    </style:style>
    <style:style style:name="P3" style:family="paragraph" style:parent-style-name="Corpo">
      <style:paragraph-properties fo:line-height="120%"/>
    </style:style>
    <style:style style:name="P4" style:family="paragraph" style:parent-style-name="Corpo">
      <style:text-properties fo:font-weight="normal" style:font-weight-asian="normal" style:font-weight-complex="normal"/>
    </style:style>
    <style:style style:name="P5" style:family="paragraph" style:parent-style-name="Corpo">
      <style:paragraph-properties fo:line-height="120%"/>
      <style:text-properties fo:font-weight="normal" style:font-weight-asian="normal" style:font-weight-complex="normal"/>
    </style:style>
    <style:style style:name="P6" style:family="paragraph" style:parent-style-name="Corpo" style:master-page-name="Standard">
      <style:paragraph-properties style:page-number="auto"/>
    </style:style>
    <style:style style:name="P7" style:family="paragraph" style:parent-style-name="Corpo">
      <style:text-properties fo:language="it" fo:country="IT" fo:font-weight="bold" style:font-weight-asian="bold" style:font-weight-complex="bold"/>
    </style:style>
    <style:style style:name="P8" style:family="paragraph" style:parent-style-name="Corpo">
      <style:text-properties fo:language="it" fo:country="IT" fo:font-weight="normal" style:font-weight-asian="normal" style:font-weight-complex="normal"/>
    </style:style>
    <style:style style:name="P9" style:family="paragraph" style:parent-style-name="Corpo">
      <style:paragraph-properties fo:line-height="120%"/>
      <style:text-properties fo:language="it" fo:country="IT" fo:font-weight="normal" style:font-weight-asian="normal" style:font-weight-complex="normal"/>
    </style:style>
    <style:style style:name="T1" style:family="text">
      <style:text-properties fo:language="it" fo:country="IT" fo:font-weight="normal" style:font-weight-asian="normal" style:font-weight-complex="normal"/>
    </style:style>
    <style:style style:name="T2" style:family="text">
      <style:text-properties fo:text-transform="uppercase" fo:language="it" fo:country="IT" fo:font-weight="normal" style:font-weight-asian="normal"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6">Scheda 2</text:p>
      <text:p text:style-name="Corpo">STORIA 1.</text:p>
      <text:p text:style-name="P7"><text:s/>ALLEGATO A</text:p>
      <text:p text:style-name="P1"/>
      <text:p text:style-name="P9">1- Tina tigrotta e Leo leopardo sono i nipoti della gatta Rosita. Un giorno la vanno a trovare e in un cassetto trovano un grande album marrone.</text:p>
      <text:p text:style-name="P3"><text:span text:style-name="T1">2- “</text:span><text:span text:style-name="T2"> è</text:span><text:span text:style-name="T1"> l’album delle mie fotografie. Guardiamole” risponde Rosita. “In questa foto ci sono io con Pimpa”. “Chi è Pimpa?” domanda Leo e Rosita gli spiega che è un cane bianco a pallini rossi, una sua grande amica.</text:span></text:p>
      <text:p text:style-name="P9">3- In un’altra foto Rosita mostra ai suoi nipoti anche Tito e Coniglietto. “Sono tuoi amici anche loro?” domanda Tina. “Sì. Insieme abbiamo fatto molte cose” risponde Rosita.</text:p>
      <text:p text:style-name="P9">4-I due nipotini chiedono alla zia gatta di raccontargli alcune delle loro avventure, allora si siedono in salotto e Rosita racconta tante storie. Finito l’ultimo racconto Rosita dice: “Adesso farò un pisolino, tanto parlare mi ha stancato”.</text:p>
      <text:p text:style-name="P9">5- Mentre la zia dorme, i due nipotini di parlano all’orecchio e decidono di farle uno scherzetto.</text:p>
      <text:p text:style-name="P9">6- Prima, con un pennello morbidissimo e della vernice bianca dipingono tutto il corpo della zia.</text:p>
      <text:p text:style-name="P9">7- Poi, Leo prende il colore rosso e inizia a dipingere dei pallini rossi su tutto il corpo. “Così sembra proprio la sua grande amica Pimpa!” dice Tina.</text:p>
      <text:p text:style-name="P9">8- Infine i due nipotini si dipingono uno di azzurro per sembrare Tito e l’altro di bianco a pallini blu per sembrare Coniglietto.</text:p>
      <text:p text:style-name="P9">9- “Ora svegliamo la zia” dice Leo. Rosita apre gli occhi e si guarda allo specchio. “Che sorpresa mi avete fatto, sono uguale alla Pimpa, ma avete dimenticato una cosa…”dice Rosita.</text:p>
      <text:p text:style-name="P9">10- “Vi siete dimenticati le orecchie!” dice la zia. Alla fine, insieme decidono di fare una bella merenda con latte, biscotti e carote.</text:p>
      <text:p text:style-name="P4"/>
      <text:p text:style-name="P8">STORIA 2.</text:p>
      <text:p text:style-name="P2">ALLEGATO B</text:p>
      <text:p text:style-name="P5"/>
      <text:p text:style-name="P9">1- Una mattina l’elefantina Isotta si sveglia e va in salotto dalla sua mamma e dal suo papà. Nella stanza c’è un albero di natale senza palline e una scatola con le decorazioni appoggiata sul tavolo.</text:p>
      <text:p text:style-name="P9">La mamma chiede alla figlia di decorare l’albero e preparare la tavola, mentre lei e il papà vanno a comprare un bel dolce di Natale.</text:p>
      <text:p text:style-name="P9">2-La mamma e il papà escono di casa.</text:p>
      <text:p text:style-name="P9">3-Isotta entra in camera di Poldo, suo fratello che è un gran dormiglione. “Svegliati Poldo, dobbiamo preparare l’albero e la tavola per il Natale!” dice Isotta, ma Poldo si gira nelle coperte e dice che vuole dormire ancora 5 minuti.</text:p>
      <text:p text:style-name="P9">4- Isotta, allora, comincia a mettere le palline sui rami più bassi dell’albero.</text:p>
      <text:p text:style-name="P9">5- Dopo un po' sbuffa e decide di tornare in camera di Poldo e gli dice che ha bisogno del suo aiuto. Poldo, però, si rigira nel letto e dice: “Ancora 3 minuti!”</text:p>
      <text:p text:style-name="P9">6- Isotta torna in salotto e finisce di decorare l’albero, per arrivare sui rami più alti usa la proboscide.</text:p>
      <text:p text:style-name="P9">7-Prende dal cassetto una bella tovaglia bianca e rossa e la stende sulla tavola. “Ormai è tutto pronto” dice.</text:p>
      <text:p text:style-name="P9">8- I genitori tornano a casa e la mamma appoggia il dolce sulla tavola. Sono molto contenti del lavoro dei figli. Isotta però racconta alla mamma che ha dovuto fare tutto da sola, perché Poldo non si voleva svegliare. A quel punto arriva anche Poldo che dice: “Mammina avevo tanto tanto sonno”.</text:p>
      <text:p text:style-name="P9">9-“Pigrone” dice la mamma, ma lo perdona perché è il giorno di Natale. Gli porge un grande pacco verde e lo invita ad aprirle il suo regalo.</text:p>
      <text:p text:style-name="P9"><text:soft-page-break/>10- Poldo eccitato apre il regalo e dentro trova…una sveglia enorme. “Con questa riuscirai a svegliarti perché suona fortissimo, Auguri!” dicono la mamma e il papà.</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Helvetica" svg:font-family="Helvetica"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Arial Unicode MS" svg:font-family="'Arial Unicode M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808080" draw:fill-color="#cfe7f5" fo:wrap-option="no-wrap" draw:shadow-offset-x="0.3cm" draw:shadow-offset-y="0.3cm" draw:start-line-spacing-horizontal="0.283cm" draw:start-line-spacing-vertical="0.283cm" draw:end-line-spacing-horizontal="0.283cm" draw:end-line-spacing-vertical="0.283cm" style:flow-with-text="true"/>
      <style:paragraph-properties fo:line-height="100%" fo:text-align="start" style:text-autospace="ideograph-alpha" style:line-break="strict" style:writing-mode="lr-tb" style:font-independent-line-spacing="false">
        <style:tab-stops/>
      </style:paragraph-properties>
      <style:text-properties fo:font-variant="normal" fo:text-transform="none" fo:color="#00000a" style:text-outline="false" style:text-line-through-style="none" style:text-line-through-type="none" style:text-position="0% 100%" style:font-name="Times New Roman" fo:font-size="10pt" fo:letter-spacing="normal" fo:language="it" fo:country="IT" fo:font-style="normal" style:text-underline-style="none" fo:font-weight="normal" style:letter-kerning="true" style:font-name-asian="Arial Unicode MS" style:font-size-asian="10pt" style:language-asian="zh" style:country-asian="CN" style:font-style-asian="normal" style:font-weight-asian="normal" style:font-name-complex="Times New Roman1" style:font-size-complex="10pt" style:language-complex="hi" style:country-complex="IN" style:font-style-complex="normal" style:font-weight-complex="normal" style:text-scale="100%" style:font-relief="none"/>
    </style:default-style>
    <style:default-style style:family="paragraph">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ackground-color="#ffffff" fo:padding="0cm" fo:border="none" fo:keep-with-next="auto" text:number-lines="true" text:line-number="0" style:text-autospace="ideograph-alpha" style:punctuation-wrap="hanging" style:line-break="strict" style:tab-stop-distance="1.27cm" style:writing-mode="page">
        <style:background-image/>
      </style:paragraph-properties>
      <style:text-properties fo:font-variant="normal" fo:text-transform="none" fo:color="#00000a" style:text-outline="false" style:text-line-through-style="none" style:text-line-through-type="none" style:text-position="0% 100%" style:font-name="Times New Roman" fo:font-size="10pt" fo:letter-spacing="normal" fo:language="it" fo:country="IT" fo:font-style="normal" style:text-underline-style="none" fo:font-weight="normal" style:letter-kerning="true" style:font-name-asian="Arial Unicode MS" style:font-size-asian="10pt" style:language-asian="zh" style:country-asian="CN" style:font-style-asian="normal" style:font-weight-asian="normal" style:font-name-complex="Times New Roman1" style:font-size-complex="10pt" style:language-complex="hi" style:country-complex="IN" style:font-style-complex="normal" style:font-weight-complex="normal" style:text-scale="100%" style:font-relief="none" text:display="true" fo:hyphenate="tru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list-style-name="" style:class="text">
      <style:paragraph-properties fo:orphans="2" fo:widows="2" style:writing-mode="lr-tb"/>
      <style:text-properties style:use-window-font-color="true" fo:font-size="12pt" fo:language="en" fo:country="US" style:font-size-asian="12pt" style:language-asian="en" style:country-asian="US" style:font-size-complex="12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Arial" fo:font-family="Arial" style:font-family-generic="swiss" style:font-pitch="variable" fo:font-size="14pt" style:font-name-asian="Arial Unicode MS" style:font-family-asian="'Arial Unicode MS'" style:font-family-generic-asian="system" style:font-pitch-asian="variable" style:font-size-asian="14pt" style:font-name-complex="Arial Unicode MS"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12cm" loext:contextual-spacing="false"/>
    </style:style>
    <style:style style:name="List" style:family="paragraph" style:parent-style-name="Text_20_body" style:class="list"/>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Corpo" style:family="paragraph" style:default-outline-level="" style:list-style-name="">
      <loext:graphic-properties draw:fill="solid" draw:fill-color="#ffffff" draw:opacity="100%"/>
      <style:paragraph-properties fo:margin-left="0cm" fo:margin-right="0cm" fo:margin-top="0cm" fo:margin-bottom="0cm" loext:contextual-spacing="false" fo:line-height="100%" fo:text-align="start" style:justify-single-word="false" fo:keep-together="auto" fo:orphans="2" fo:widows="2" fo:hyphenation-ladder-count="no-limit" fo:text-indent="0cm" style:auto-text-indent="false" fo:background-color="#ffffff" fo:keep-with-next="auto" style:writing-mode="lr-tb"/>
      <style:text-properties fo:font-variant="normal" fo:text-transform="none" fo:color="#000000" style:text-outline="false" style:text-line-through-style="none" style:text-line-through-type="none" style:text-position="0% 100%" style:font-name="Helvetica" fo:font-family="Helvetica" style:font-family-generic="roman" style:font-pitch="variable" fo:font-size="11pt" fo:letter-spacing="normal" fo:language="it" fo:country="IT" fo:font-style="normal" style:text-underline-style="none" fo:font-weight="normal" style:letter-kerning="true" style:font-name-asian="Arial Unicode MS" style:font-family-asian="'Arial Unicode MS'" style:font-family-generic-asian="system" style:font-pitch-asian="variable" style:font-size-asian="11pt" style:font-style-asian="normal" style:font-weight-asian="normal" style:font-name-complex="Arial Unicode MS" style:font-family-complex="'Arial Unicode MS'" style:font-family-generic-complex="system" style:font-pitch-complex="variable" style:font-size-complex="11pt" style:font-style-complex="normal" style:font-weight-complex="normal" fo:hyphenate="true" fo:hyphenation-remain-char-count="2" fo:hyphenation-push-char-count="2"/>
    </style:style>
    <style:style style:name="Head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Default_20_Paragraph_20_Font" style:display-name="Default Paragraph Font"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text:outline-style style:name="Outline">
      <text:outline-level-style text:level="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fo:border="none" fo:padding="0cm" style:writing-mode="lr-tb" style:layout-grid-standard-mode="true"/>
    </style:default-page-layout>
  </office:styles>
  <office:automatic-styles>
    <style:page-layout style:name="Mpm1">
      <style:page-layout-properties fo:page-width="21.001cm" fo:page-height="29.7cm" style:num-format="1" style:print-orientation="portrait" fo:margin-top="1.251cm" fo:margin-bottom="1.499cm" fo:margin-left="2cm" fo:margin-right="2cm" style:writing-mode="lr-tb" style:layout-grid-color="#c0c0c0" style:layout-grid-lines="26950"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distance-before-sep="0.101cm" style:distance-after-sep="0.101cm" style:line-style="none"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501cm" fo:margin-left="0cm" fo:margin-right="0cm" fo:margin-top="0.4cm" style:dynamic-spacing="true"/>
      </style:footer-style>
    </style:page-layout>
  </office:automatic-styles>
  <office:master-styles>
    <style:master-page style:name="Standard" style:page-layout-name="Mpm1">
      <style:header>
        <text:p text:style-name="Standard"/>
      </style:header>
      <style:footer>
        <text:p text:style-name="Standard"/>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date>2017-10-16T17:10:42</dc:date>
    <meta:generator>LibreOffice/5.3.3.2$Windows_x86 LibreOffice_project/3d9a8b4b4e538a85e0782bd6c2d430bafe583448</meta:generator>
    <meta:document-statistic meta:table-count="0" meta:image-count="0" meta:object-count="0" meta:page-count="2" meta:paragraph-count="26" meta:word-count="577" meta:character-count="3273" meta:non-whitespace-character-count="2721"/>
  </office:meta>
</office:document-meta>
</file>