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Il 27 gennaio 2017, in occasione della giornata della memoria, tutte le classi terze della scuola </text:p>
      <text:p text:style-name="Standard">“ Lanfranco ” si recheranno presso l'Istituto Charitas di Via Fratelli Rosselli dove, con il contributo del Quartiere 3, assisteranno allo spettacolo “ Il mio nome è Mario”, organizzato dall'associazione culturale “ Zero in condotta “, anche con la partecipazione del coro “La Ghirlandeina” di Modena.</text:p>
      <text:p text:style-name="Standard">“ Il mio nome è Mario ” è uno spettacolo in forma di dialogo a due voci che si colloca tra le opere del teatro civile-storico di narrazione. La vicenda rappresentata si inserisce negli eventi degli ultimi anni del secondo conflitto mondiale; sullo sfondo della storia c'è il mondo contadino delle terre emiliane, la collaborazione della gente, il coraggio delle staffette, le paure e le speranze di un popolo. Lo spettacolo, presentato alle giovani generazioni per conservare la memoria del passato, sarà corredato da oggetti, immagini, spezzoni di filmati d'epoca, canti di lavoro e della resistenza, per sottolineare i contenuti sociali più importanti della prima metà del Novecento e contestualizzare il periodo storico della narrazione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7-01-11T17:37:20.39</meta:creation-date>
    <meta:document-statistic meta:table-count="0" meta:image-count="0" meta:object-count="0" meta:page-count="1" meta:paragraph-count="3" meta:word-count="179" meta:character-count="1139"/>
    <dc:date>2017-01-11T18:04:18.54</dc:date>
    <meta:editing-duration>PT00H11M17S</meta:editing-duration>
    <meta:editing-cycles>1</meta:editing-cycles>
    <meta:generator>OpenOffice.org/3.2$Win32 OpenOffice.org_project/320m18$Build-9502</meta:generator>
  </office:meta>
</office:document-meta>
</file>